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vnd.microsoft.icon" manifest:full-path="Pictures/4708b745301cb7362e9e7af281b4a84c.ico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a xlink:type="simple" xlink:href="https://th-petersen.de/!tools/doku.php?id=iv_tools:iv_tools"><draw:frame draw:style-name="media" draw:name="0" text:anchor-type="as-char" draw:z-index="0" svg:width="0.42333333333333cm" svg:height="0.42333333333333cm"><draw:image xlink:href="Pictures/4708b745301cb7362e9e7af281b4a84c.ico" xlink:type="simple" xlink:show="embed" xlink:actuate="onLoad"/></draw:frame></draw:a> <text:a xlink:type="simple" xlink:href="https://th-petersen.de/!tools/doku.php?id=iv_tools:iv_tools" text:style-name="Internet_20_link" text:visited-style-name="Visited_20_Internet_20_Link">PetIV Tools 2019</text:a></text:p>
      <text:list text:style-name="List_20_1" text:continue-numbering="false">
        <text:list-item>
          <text:p text:style-name="LastListParagraph_List_20_1_Content_First"> <text:a xlink:type="simple" xlink:href="https://th-petersen.de/!tools/doku.php?id=iv_tools:pet_update:pet_update" text:style-name="Internet_20_link" text:visited-style-name="Visited_20_Internet_20_Link">Updat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2::13:18</meta:creation-date>
    <dc:creator>Generated</dc:creator>
    <dc:date>2026-09-14T12::13:18</dc:date>
    <dc:language>en-US</dc:language>
    <meta:editing-cycles>1</meta:editing-cycles>
    <meta:editing-duration>PT0S</meta:editing-duration>
    <dc:title>sidebar</dc:title>
  </office:meta>
</office:document-meta>
</file>